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 Unicode MS" svg:font-family="Arial Unicode MS" style:font-family-generic="system" svg:panose-1="2 11 6 4 2 2 2 2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style:letter-kerning="false" fo:font-size="14pt" style:font-size-asian="14pt" style:font-size-complex="14pt" fo:language="en"/>
    </style:style>
    <style:style style:name="T3" style:parent-style-name="預設段落字型" style:family="text">
      <style:text-properties style:font-name="Arial Unicode MS" style:font-name-asian="Arial Unicode MS" style:font-name-complex="Arial Unicode MS" fo:font-weight="bold" style:font-weight-asian="bold" style:font-weight-complex="bold" style:letter-kerning="false" fo:font-size="14pt" style:font-size-asian="14pt" style:font-size-complex="14pt" fo:language="en"/>
    </style:style>
    <style:style style:name="T4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style:letter-kerning="false" fo:font-size="14pt" style:font-size-asian="14pt" style:font-size-complex="14pt" fo:language="en"/>
    </style:style>
  </office:automatic-styles>
  <office:body>
    <office:text text:use-soft-page-breaks="true">
      <text:p text:style-name="P1"><text:span text:style-name="T2">「公民科技體驗營｜公文資料庫</text:span><text:span text:style-name="T3"><text:s/>x AI</text:span><text:span text:style-name="T4">」議程</text:span></text:p>
      <text:p text:style-name="內文">13:30－13:50<text:s/>公民科技簡介：怎麼開啟公民科技專案（講師：g0v<text:s/>社群參與者<text:s/>服務設計顧問<text:s/>林慧婷）。</text:p>
      <text:p text:style-name="內文">13:50－14:10<text:s/>案例分享：預算資料數位化（講師：歐噴有限公司資料工程師<text:s/>李又如）。</text:p>
      <text:p text:style-name="內文">14:10－14:20<text:s/>專案主題分享：現場的公文需求（分享人：經濟部水利署第八河川分署<text:s/>沈志龍、臺東縣消防局<text:s/>杜佳憲）。</text:p>
      <text:p text:style-name="內文">14:20－15:30 AI<text:s/>工具教學：Python<text:s/>與<text:s/>Anything LLM<text:s/>的應用（講師：g0v<text:s/>社群參與者／AI<text:s/>工程師<text:s/>高任翔）。</text:p>
      <text:p text:style-name="內文">15:30－15:45<text:s/>休息。</text:p>
      <text:p text:style-name="內文">15:45－16:45<text:s/>實際操作練習（共同討論並依現場需求嘗試發展解決方案）。</text:p>
      <text:p text:style-name="內文">16:45－16:55<text:s/>當日成果分享（由參與者分享當日實作成果）。</text:p>
      <text:p text:style-name="內文">16:55－17:00<text:s/>總結（提供後續行動建議與相關社群活動介紹）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 Unicode MS" svg:font-family="Arial Unicode MS" style:font-family-generic="system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林子伶</meta:initial-creator>
    <dc:creator>林子伶</dc:creator>
    <meta:creation-date>2026-08-31T07:55:00Z</meta:creation-date>
    <dc:date>2026-08-31T07:58:00Z</dc:date>
    <meta:template xlink:href="Normal.dotm" xlink:type="simple"/>
    <meta:editing-cycles>1</meta:editing-cycles>
    <meta:editing-duration>PT180S</meta:editing-duration>
    <meta:document-statistic meta:page-count="1" meta:paragraph-count="1" meta:word-count="57" meta:character-count="383" meta:row-count="2" meta:non-whitespace-character-count="327"/>
  </office:meta>
</office:document-meta>
</file>