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5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" style:parent-style-name="內文" style:list-style-name="LFO1" style:family="paragraph">
      <style:paragraph-properties fo:line-height="0.3055in" fo:margin-left="1.1812in" fo:text-indent="-0.5145in">
        <style:tab-stops>
          <style:tab-stop style:type="left" style:position="-0.4131in"/>
          <style:tab-stop style:type="left" style:position="-0.034in"/>
          <style:tab-stop style:type="left" style:position="0.004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內文" style:list-style-name="LFO1" style:family="paragraph">
      <style:paragraph-properties fo:line-height="0.3055in" fo:margin-left="1.1812in" fo:text-indent="-0.5145in">
        <style:tab-stops>
          <style:tab-stop style:type="left" style:position="-0.4131in"/>
          <style:tab-stop style:type="left" style:position="-0.034in"/>
          <style:tab-stop style:type="left" style:position="0.004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內文" style:list-style-name="LFO1" style:family="paragraph">
      <style:paragraph-properties fo:line-height="0.3055in" fo:margin-left="1.1812in" fo:text-indent="-0.5145in">
        <style:tab-stops>
          <style:tab-stop style:type="left" style:position="-0.4131in"/>
          <style:tab-stop style:type="left" style:position="-0.034in"/>
          <style:tab-stop style:type="left" style:position="0.004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內文" style:list-style-name="LFO1" style:family="paragraph">
      <style:paragraph-properties fo:line-height="0.3055in" fo:margin-left="1.1812in" fo:text-indent="-0.5145in">
        <style:tab-stops>
          <style:tab-stop style:type="left" style:position="-0.4131in"/>
          <style:tab-stop style:type="left" style:position="-0.034in"/>
          <style:tab-stop style:type="left" style:position="0.004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list-style-name="LFO1" style:family="paragraph">
      <style:paragraph-properties fo:line-height="0.3055in" fo:margin-left="1.1812in" fo:text-indent="-0.5145in">
        <style:tab-stops>
          <style:tab-stop style:type="left" style:position="-0.4131in"/>
          <style:tab-stop style:type="left" style:position="-0.034in"/>
          <style:tab-stop style:type="left" style:position="0.004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center"/>
    </style:style>
    <style:style style:name="P12" style:parent-style-name="內文" style:family="paragraph">
      <style:paragraph-properties fo:text-indent="0.1388in"/>
    </style:style>
    <style:style style:name="T13" style:parent-style-name="預設段落字型" style:family="text">
      <style:text-properties fo:font-size="10pt" style:font-size-asian="10pt"/>
    </style:style>
    <style:style style:name="P14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4pt" style:font-size-asian="14pt" style:font-size-complex="26pt"/>
    </style:style>
    <style:style style:name="P15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4pt" style:font-size-asian="14pt" style:font-size-complex="26pt"/>
    </style:style>
    <style:style style:name="P16" style:parent-style-name="內文" style:family="paragraph">
      <style:text-properties style:font-name="標楷體" style:font-name-asian="標楷體" fo:font-weight="bold" style:font-weight-asian="bold" fo:font-size="72pt" style:font-size-asian="72pt" style:font-size-complex="72pt"/>
    </style:style>
    <style:style style:name="T17" style:parent-style-name="預設段落字型" style:family="text">
      <style:text-properties style:font-name="標楷體" style:font-name-asian="標楷體" style:text-outline="true" style:use-window-font-color="true" fo:font-size="72pt" style:font-size-asian="72pt" style:font-size-complex="72pt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text-indent="1.5569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9" style:parent-style-name="內文" style:family="paragraph">
      <style:paragraph-properties fo:text-indent="1.556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5556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註：</text:span><text:span text:style-name="T3">（本投標封面請自行粘貼於自製之封套上）</text:span><text:span text:style-name="T4">請注意：本封應密封</text:span></text:p>
      <text:p text:style-name="P5">本 證 件 封 內 裝 入 ：</text:p>
      <text:list text:style-name="LFO1" text:continue-numbering="true">
        <text:list-item>
          <text:p text:style-name="P6">立案登記或商業登記之證明文件影本 1 份。</text:p>
        </text:list-item>
        <text:list-item>
          <text:p text:style-name="P7">最近一期或前一期納稅證明文件影本 1 份。<text:s/></text:p>
        </text:list-item>
        <text:list-item>
          <text:p text:style-name="P8">投標切結書 1 份。</text:p>
        </text:list-item>
        <text:list-item>
          <text:p text:style-name="P9">投標廠商資格審查表1 份。</text:p>
        </text:list-item>
        <text:list-item>
          <text:p text:style-name="P10">企劃書6份。</text:p>
        </text:list-item>
      </text:list>
      <text:p text:style-name="P11"/>
      <text:p text:style-name="內文"/>
      <text:p text:style-name="P12"><text:span text:style-name="T13"><draw:frame draw:z-index="251658240" draw:id="id0" draw:style-name="a0" draw:name="Text Box 3" text:anchor-type="paragraph" svg:x="-0.125in" svg:y="0.375in" svg:width="1in" svg:height="1.25in" style:rel-width="scale" style:rel-height="scale"><draw:text-box><text:p text:style-name="P14">編號：</text:p><text:p text:style-name="P15"/></draw:text-box><svg:title/><svg:desc/></draw:frame></text:span><draw:frame draw:z-index="251657216" draw:id="id1" draw:style-name="a1" draw:name="Text Box 2" text:anchor-type="paragraph" svg:x="1.24792in" svg:y="0.24792in" svg:width="5.50208in" svg:height="1.65556in" style:rel-width="scale" style:rel-height="scale"><draw:text-box><text:p text:style-name="P16">證 件 封</text:p></draw:text-box><svg:title/><svg:desc/></draw:frame><text:span text:style-name="T17"><text:s/></text:span></text:p>
      <text:p text:style-name="P18"><text:s text:c="17"/></text:p>
      <text:p text:style-name="P19"><text:span text:style-name="T20"><text:s text:c="14"/></text:span><text:span text:style-name="T21">案 <text:s/>名：</text:span><text:span text:style-name="T22">關山親水公園自行車委託經營管理標租案</text:span><text:span text:style-name="T23"><text:s/></text:span><text:span text:style-name="T24">(113</text:span><text:span text:style-name="T25">年-</text:span><text:span text:style-name="T26">115年)</text:span><text:span text:style-name="T27"><text:s/></text:span><text:span text:style-name="T28"><text:s text:c="30"/>　　　　</text:span></text:p>
      <text:p text:style-name="P29">　　　　　　　廠 <text:s/>商： <text:s text:c="24"/><text:s text:c="4"/><text:s text:c="2"/>蓋章</text:p>
      <text:p text:style-name="P30">　　　　　　　　　　　　　　地 <text:s/>址：</text:p>
      <text:p text:style-name="內文"><text:span text:style-name="T31"><text:s text:c="11"/></text:span><text:span text:style-name="T32">　　　　　　　　<text:s/></text:span><text:span text:style-name="T33">負責人：</text:span><text:span text:style-name="T34"><text:s text:c="28"/></text:span><text:span text:style-name="T35"><text:s text:c="2"/></text:span><text:span text:style-name="T36"><text:s/></text:span><text:span text:style-name="T37">蓋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9847in" fo:margin-left="1in" fo:margin-bottom="0.6243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Valued Acer Customer</meta:initial-creator>
    <dc:creator>林曉如</dc:creator>
    <meta:creation-date>2026-07-24T03:00:00Z</meta:creation-date>
    <dc:date>2026-07-24T03:00:00Z</dc:date>
    <meta:print-date>2012-11-26T10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3" meta:character-count="356" meta:row-count="2" meta:non-whitespace-character-count="304"/>
  </office:meta>
</office:document-meta>
</file>